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Mono" svg:font-family="'Noto Mono'" style:font-family-generic="roman" style:font-pitch="variable"/>
    <style:font-face style:name="Noto Sans" svg:font-family="'Noto Sans'" style:font-family-generic="roman" style:font-pitch="variable"/>
    <style:font-face style:name="Noto Sans CJK SC" svg:font-family="'Noto Sans CJK SC'"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text-properties style:font-name="Noto Sans" fo:font-size="11pt" style:font-size-asian="11pt" style:font-size-complex="11pt"/>
    </style:style>
    <style:style style:name="P3" style:family="paragraph" style:parent-style-name="Standard">
      <style:text-properties style:font-name="Noto Sans"/>
    </style:style>
    <style:style style:name="P4" style:family="paragraph" style:parent-style-name="Standard">
      <style:text-properties style:font-name="Noto Mono" fo:font-size="11pt" style:font-size-asian="11pt" style:font-size-complex="11pt"/>
    </style:style>
    <style:style style:name="T1" style:family="text">
      <style:text-properties style:use-window-font-color="true" loext:opacity="0%" style:font-name="Noto Sans" fo:font-size="11pt" fo:language="en" fo:country="US" fo:font-weight="bold" style:letter-kerning="true" style:font-name-asian="Noto Sans CJK SC" style:font-size-asian="11pt" style:language-asian="zh" style:country-asian="CN" style:font-weight-asian="bold" style:font-name-complex="Lohit Devanagari" style:font-size-complex="11pt" style:language-complex="hi" style:country-complex="IN" style:font-weight-complex="bold"/>
    </style:style>
    <style:style style:name="T2" style:family="text">
      <style:text-properties style:use-window-font-color="true" loext:opacity="0%" style:font-name="Noto Sans" fo:font-size="11pt" fo:language="en" fo:country="US" style:letter-kerning="true" style:font-name-asian="Noto Sans CJK SC" style:font-size-asian="11pt" style:language-asian="zh" style:country-asian="CN" style:font-name-complex="Lohit Devanagari" style:font-size-complex="11pt" style:language-complex="hi" style:country-complex="IN"/>
    </style:style>
    <style:style style:name="T3" style:family="text">
      <style:text-properties style:font-name="Noto Sans" fo:font-size="11pt" style:font-size-asian="11pt" style:font-size-complex="11pt"/>
    </style:style>
    <style:style style:name="T4" style:family="text">
      <style:text-properties style:font-name="Noto Mono" fo:font-size="11pt" style:font-size-asian="11pt" style:font-size-complex="11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Manual Creation of RescueBRU Server RAID Set</text:span></text:p>
      <text:p text:style-name="P2"/>
      <text:p text:style-name="Standard"><text:span text:style-name="T2">There may be occasions when a RescueBRU Server needs to be created using hardware on which it has not been tested. Sometimes, the automatic drive detection and RAID set creation process may fail. In those instances, the RAID set may be created manually. The following steps describe how to do that.</text:span></text:p>
      <text:p text:style-name="P2"/>
      <text:p text:style-name="Standard"><text:span text:style-name="T3">1. </text:span><text:span text:style-name="T2">Decide what the configuration of the RAID set should be. This will be dependent on the number of drives, the desired capacity of the RAID set, and the degree of fault tolerance desired. If you only have a single drive, RAID-0 is your only option. With two drives, you can choose RAID-0, which will give you the maximum capacity and no fault tolerance, or RAID-1, which will give you fault tolerance, but only the capacity of one drive. With three or more drives, you can choose RAID-0 which will give you maximum capacity and no fault tolerance, RAID-1 which will give you the capacity of a single drive with fault tolerance, or RAID-5, which will give you the sum of the capacities of all the drives minus the capacity of one drive, in addition to fault tolerance.</text:span></text:p>
      <text:p text:style-name="P2"/>
      <text:p text:style-name="Standard"><text:span text:style-name="T2">2. Determine which drives present in the system you would like to use for the RAID set. Be aware that not everything detected by RescueBRU may be a usable drive. For example, SD card or CF card slots that don’t contain media may still show up as a block device. Open a terminal and run the command:</text:span></text:p>
      <text:p text:style-name="P2"/>
      <text:p text:style-name="Standard"><text:span text:style-name="T4">ls -l /dev/sd? /dev/nvme?n?</text:span></text:p>
      <text:p text:style-name="P3"/>
      <text:p text:style-name="Standard"><text:span text:style-name="T3">To see what drives are available.</text:span><text:span text:style-name="T2"> For the purpose of this procedure, we will assume that that you have six drives, /dev/sdb, /dev/sdc, /dev/sdd, /dev/sde, /dev/sdf, and /dev/sdg.</text:span></text:p>
      <text:p text:style-name="P2"/>
      <text:p text:style-name="Standard"><text:span text:style-name="T2">3. Remove any partitions or old RAID metadata from the drives you’ll be using. <text:s/>Run the command:</text:span></text:p>
      <text:p text:style-name="P2"/>
      <text:p text:style-name="Standard"><text:span text:style-name="T4">for rdrive in sdb sdc sdd sde sdf sdg; do</text:span></text:p>
      <text:p text:style-name="Standard"><text:span text:style-name="T4">sgdisk -Z /dev/$rdrive</text:span></text:p>
      <text:p text:style-name="Standard"><text:span text:style-name="T4">dd if=/dev/zero of=/dev/$rdrive bs=1024k count=2000</text:span></text:p>
      <text:p text:style-name="Standard"><text:span text:style-name="T4">dd if=/dev/zero of=/dev/$rdrive bs=512 count=2048 seek=$((`blockdev \</text:span></text:p>
      <text:p text:style-name="Standard"><text:span text:style-name="T4">--getsz /dev/$rdrive` -2048))</text:span></text:p>
      <text:p text:style-name="Standard"><text:span text:style-name="T4">done</text:span></text:p>
      <text:p text:style-name="P3"/>
      <text:p text:style-name="Standard"><text:span text:style-name="T3">4. Create a single GPT partition using the entire drive for each drive. </text:span><text:span text:style-name="T2">Run the command:</text:span></text:p>
      <text:p text:style-name="P2"/>
      <text:p text:style-name="Standard"><text:span text:style-name="T4">for rdrive in sdb sdc sdd sde sdf sdg; do</text:span></text:p>
      <text:p text:style-name="Standard"><text:span text:style-name="T4">parted -s $rdrive mklabel gpt</text:span></text:p>
      <text:p text:style-name="Standard"><text:span text:style-name="T4">parted -s $rdrive mkpart primary ext2 0% 100%</text:span></text:p>
      <text:p text:style-name="Standard"><text:span text:style-name="T4">parted -s $rdrive set 1 raid on</text:span></text:p>
      <text:p text:style-name="Standard"><text:span text:style-name="T4">sleep 2</text:span></text:p>
      <text:p text:style-name="Standard"><text:span text:style-name="T4">partprobe $rdrive</text:span></text:p>
      <text:p text:style-name="Standard"><text:span text:style-name="T4">done</text:span></text:p>
      <text:p text:style-name="P2"/>
      <text:p text:style-name="P2"/>
      <text:p text:style-name="Standard"><text:soft-page-break/><text:span text:style-name="T3">5. Create the RAID set.</text:span></text:p>
      <text:p text:style-name="Standard"><text:span text:style-name="T3">For a RAID-0 using a single drive:</text:span></text:p>
      <text:p text:style-name="P2"/>
      <text:p text:style-name="Standard"><text:span text:style-name="T4">mdadm --create /dev/md0 --level=0 --force –raid-devices=1 \ /dev/sdb1</text:span></text:p>
      <text:p text:style-name="P2"/>
      <text:p text:style-name="Standard"><text:span text:style-name="T3">For a RAID-0 using two drives:</text:span></text:p>
      <text:p text:style-name="P2"/>
      <text:p text:style-name="Standard"><text:span text:style-name="T4">mdadm --create /dev/md0 --level=0 –raid-devices=2 \</text:span></text:p>
      <text:p text:style-name="Standard"><text:span text:style-name="T4">/dev/sdb1 /dev/sdc1</text:span></text:p>
      <text:p text:style-name="P2"/>
      <text:p text:style-name="Standard"><text:span text:style-name="T3">For a RAID-1 using two drives:</text:span></text:p>
      <text:p text:style-name="P2"/>
      <text:p text:style-name="Standard"><text:span text:style-name="T4">mdadm --create /dev/md0 --level=1 –raid-devices=2 \</text:span></text:p>
      <text:p text:style-name="Standard"><text:span text:style-name="T4">/dev/sdb1 /dev/sdc1</text:span></text:p>
      <text:p text:style-name="P2"/>
      <text:p text:style-name="Standard"><text:span text:style-name="T3">For a RAID-5 using all six drives:</text:span></text:p>
      <text:p text:style-name="P2"/>
      <text:p text:style-name="Standard"><text:span text:style-name="T4">mdadm --create /dev/md0 --level=5 –raid-devices=6 \</text:span></text:p>
      <text:p text:style-name="Standard"><text:span text:style-name="T4">/dev/sdb1 /dev/sdc1 /dev/sdd1 /dev/sde1 /dev/sdf1 /dev/sdg1</text:span></text:p>
      <text:p text:style-name="P4"/>
      <text:p text:style-name="Standard"><text:span text:style-name="T3">6. Set the stripe cache size:</text:span></text:p>
      <text:p text:style-name="P2"/>
      <text:p text:style-name="Standard"><text:span text:style-name="T4">echo "32768" &gt; /sys/block/md0/md/stripe_cache_size</text:span></text:p>
      <text:p text:style-name="P2"/>
      <text:p text:style-name="Standard"><text:span text:style-name="T3">7. Create the filesystem.</text:span></text:p>
      <text:p text:style-name="Standard"><text:span text:style-name="T3">For RAID-0 or RAID-1:</text:span></text:p>
      <text:p text:style-name="P2"/>
      <text:p text:style-name="Standard"><text:span text:style-name="T4">mkfs.ext4 -b 4096 -m .1 /dev/md0</text:span></text:p>
      <text:p text:style-name="P2"/>
      <text:p text:style-name="Standard"><text:span text:style-name="T3">For six disk RAID-5:</text:span></text:p>
      <text:p text:style-name="P2"/>
      <text:p text:style-name="Standard"><text:span text:style-name="T4">mkfs.ext4 -b 4096 -m .1 \</text:span></text:p>
      <text:p text:style-name="Standard"><text:span text:style-name="T4">-E stride=128,stripe-width=$((128*(6-1))) /dev/md0</text:span></text:p>
      <text:p text:style-name="P2"/>
      <text:p text:style-name="Standard"><text:span text:style-name="T3">NOTE: This example assumes the use of six drives. If using a different number, like 4 drives, replace the “6-1” in the above command with “4-1”.</text:span></text:p>
      <text:p text:style-name="P2"/>
      <text:p text:style-name="Standard"><text:span text:style-name="T3">8. After performing these steps, restart the server before attempting to perform backups.</text:span></text:p>
      <text:p text:style-name="P2"/>
      <text:p text:style-name="Standard"><text:span text:style-name="T3">END OF PROCEDURE</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Mono" svg:font-family="'Noto Mono'" style:font-family-generic="roman" style:font-pitch="variable"/>
    <style:font-face style:name="Noto Sans" svg:font-family="'Noto Sans'" style:font-family-generic="roman" style:font-pitch="variable"/>
    <style:font-face style:name="Noto Sans CJK SC" svg:font-family="'Noto Sans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0pt" fo:language="en" fo:country="US" style:letter-kerning="true" style:font-name-asian="Noto Sans CJK SC" style:font-size-asian="10pt" style:language-asian="zh" style:country-asian="CN" style:font-name-complex="Lohit Devanagar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loext:opacity="0%" style:font-name="Liberation Serif" fo:font-size="10pt" fo:language="en" fo:country="US" style:letter-kerning="true" style:font-name-asian="Noto Sans CJK SC" style:font-size-asian="10pt" style:language-asian="zh" style:country-asian="CN" style:font-name-complex="Lohit Devanagar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text-align="start" style:justify-single-word="false" fo:orphans="2" fo:widows="2" fo:hyphenation-ladder-count="no-limit" style:writing-mode="lr-tb"/>
      <style:text-properties style:use-window-font-color="true" loext:opacity="0%" style:font-name="Liberation Serif" fo:font-family="'Liberation Serif'" style:font-family-generic="roman" style:font-pitch="variable" fo:font-size="12pt" fo:language="en" fo:country="US" style:letter-kerning="true" style:font-name-asian="Noto Sans CJK SC" style:font-family-asian="'Noto Sans CJK SC'" style:font-family-generic-asian="system" style:font-pitch-asian="variable" style:font-size-asian="12pt" style:language-asian="zh" style:country-asian="CN" style:font-name-complex="Lohit Devanagari" style:font-family-complex="'Lohit Devanagar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name-asian="Noto Sans CJK SC" style:font-family-asian="'Noto Sans CJK SC'"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name-complex="Lohit Devanagari" style:font-family-complex="'Lohit Devanagari'" style:font-family-generic-complex="system" style:font-pitch-complex="variable"/>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Lohit Devanagari" style:font-family-complex="'Lohit Devanagari'" style:font-family-generic-complex="system" style:font-pitch-complex="variabl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0-12-21T07:56:46</meta:creation-date>
    <dc:language>en-US</dc:language>
    <dc:date>2021-10-28T13:53:57</dc:date>
    <meta:editing-cycles>9</meta:editing-cycles>
    <meta:editing-duration>PT33M</meta:editing-duration>
    <meta:generator>LibreOffice/7.3.7.2$Linux_X86_64 LibreOffice_project/30$Build-2</meta:generator>
    <meta:document-statistic meta:table-count="0" meta:image-count="0" meta:object-count="0" meta:page-count="2" meta:paragraph-count="44" meta:word-count="538" meta:character-count="3158" meta:non-whitespace-character-count="2673"/>
  </office:meta>
</office:document-meta>
</file>