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ourier" svg:font-family="Courie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Mono" svg:font-family="'Noto Mono'" style:font-pitch="fixed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wiss" style:font-pitch="variable"/>
  </office:font-face-decls>
  <office:automatic-styles>
    <style:style style:name="P1" style:family="paragraph" style:parent-style-name="Standard">
      <style:text-properties style:font-name="Noto Sans" fo:font-size="11pt" style:font-size-asian="11pt" style:font-size-complex="11pt"/>
    </style:style>
    <style:style style:name="P2" style:family="paragraph" style:parent-style-name="Standard">
      <style:paragraph-properties fo:text-align="center" style:justify-single-word="false"/>
      <style:text-properties officeooo:rsid="000dff2e" officeooo:paragraph-rsid="000dff2e"/>
    </style:style>
    <style:style style:name="P3" style:family="paragraph" style:parent-style-name="Standard">
      <style:text-properties officeooo:rsid="000dff2e" officeooo:paragraph-rsid="000dff2e"/>
    </style:style>
    <style:style style:name="P4" style:family="paragraph" style:parent-style-name="Standard">
      <style:text-properties style:font-name="Noto Mono" officeooo:rsid="000f95e7" officeooo:paragraph-rsid="000f95e7"/>
    </style:style>
    <style:style style:name="P5" style:family="paragraph" style:parent-style-name="Standard">
      <style:text-properties style:font-name="Noto Mono" officeooo:rsid="001191c8" officeooo:paragraph-rsid="001191c8"/>
    </style:style>
    <style:style style:name="P6" style:family="paragraph" style:parent-style-name="Standard">
      <style:text-properties style:font-name="Noto Sans1" officeooo:rsid="000f95e7" officeooo:paragraph-rsid="000f95e7"/>
    </style:style>
    <style:style style:name="P7" style:family="paragraph" style:parent-style-name="Standard">
      <style:text-properties style:font-name="Noto Sans1" officeooo:rsid="00111fc5" officeooo:paragraph-rsid="001191c8"/>
    </style:style>
    <style:style style:name="P8" style:family="paragraph" style:parent-style-name="Standard">
      <style:text-properties style:font-name="Noto Sans1" officeooo:rsid="001191c8" officeooo:paragraph-rsid="001191c8"/>
    </style:style>
    <style:style style:name="T1" style:family="text">
      <style:text-properties style:font-name="Noto Sans" fo:font-size="11pt" fo:font-weight="bold" style:font-size-asian="11pt" style:font-weight-asian="bold" style:font-size-complex="11pt" style:font-weight-complex="bold"/>
    </style:style>
    <style:style style:name="T2" style:family="text">
      <style:text-properties style:font-name="Noto Sans" fo:font-size="11pt" style:font-size-asian="11pt" style:font-size-complex="11pt"/>
    </style:style>
    <style:style style:name="T3" style:family="text">
      <style:text-properties style:font-name="Noto Sans" fo:font-size="11pt" officeooo:rsid="000dff2e" style:font-size-asian="11pt" style:font-size-complex="11pt"/>
    </style:style>
    <style:style style:name="T4" style:family="text">
      <style:text-properties officeooo:rsid="000f95e7"/>
    </style:style>
    <style:style style:name="T5" style:family="text">
      <style:text-properties officeooo:rsid="001191c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Creating a RescueBRU Bootable USB Stick</text:span></text:p>
      <text:p text:style-name="P1"/>
      <text:p text:style-name="Standard"><text:span text:style-name="T2">The following procedure should be used to </text:span><text:span text:style-name="T3">create a bootable RescueBRU USB stick from a RescueBRU client CD.</text:span></text:p>
      <text:p text:style-name="Standard"><text:span text:style-name="T2"/></text:p>
      <text:p text:style-name="P3"><text:span text:style-name="T2">1. Insert a RescueBRU client CD in a PC, power it on, and wait for the RescueBRU boot menu. Arrow down to select the second option to boot the RescueBRU client in text mode.</text:span></text:p>
      <text:p text:style-name="P3"><text:span text:style-name="T2"/></text:p>
      <text:p text:style-name="P3"><text:span text:style-name="T2">2. Wait for the RescueBRU main menu to appear. Select option S to exit to shell.</text:span></text:p>
      <text:p text:style-name="P3"><text:span text:style-name="T2"/></text:p>
      <text:p text:style-name="P3"><text:span text:style-name="T2">3. At the rescuebru ~ # prompt, type:</text:span></text:p>
      <text:p text:style-name="P3"><text:span text:style-name="T2"/></text:p>
      <text:p text:style-name="P4">cd /livemnt/boot</text:p>
      <text:p text:style-name="P6"/>
      <text:p text:style-name="P6">and hit enter.</text:p>
      <text:p text:style-name="P6"/>
      <text:p text:style-name="P6">4. Plug in the USB stick you want to create a bootable RescueBRU on.</text:p>
      <text:p text:style-name="P6"/>
      <text:p text:style-name="P6">5. At the rescuebru /livemnt/boot # prompt, type:</text:p>
      <text:p text:style-name="P6"/>
      <text:p text:style-name="P4">./usb_inst.sh</text:p>
      <text:p text:style-name="P6"/>
      <text:p text:style-name="P6">and hit enter.</text:p>
      <text:p text:style-name="P6"/>
      <text:p text:style-name="P6">6. Use the spacebar to select the USB device from the list and hit enter.</text:p>
      <text:p text:style-name="P6"/>
      <text:p text:style-name="P7">7. <text:span text:style-name="T5">A progress window will appear. If you get another </text:span><text:span text:style-name="T4">rescuebru /livemnt/boot # prompt, </text:span><text:span text:style-name="T5">an error may have occurred when creating the new partition table on the USB stick. Usually, restarting this procedure at step 5 will correct the problem, unless the USB stick itself is bad.</text:span></text:p>
      <text:p text:style-name="P7"/>
      <text:p text:style-name="P8">8. When the creation is finished, you’ll get an “installation successfully completed” message. Press enter to exit the script, and remove the USB stick.</text:p>
      <text:p text:style-name="P8"/>
      <text:p text:style-name="P8">9. At the next <text:span text:style-name="T4">rescuebru /livemnt/boot # prompt, type:</text:span></text:p>
      <text:p text:style-name="P8"/>
      <text:p text:style-name="P5">reboot</text:p>
      <text:p text:style-name="P8"/>
      <text:p text:style-name="P8">and press enter. When the PC reboots, before making a selection from the boot menu,</text:p>
      <text:p text:style-name="P8">remove the CD from the drive</text:p>
      <text:p text:style-name="P1"/>
      <text:p text:style-name="Standard"><text:span text:style-name="T2">END OF PROCEDURE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ourier" svg:font-family="Courie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Mono" svg:font-family="'Noto Mono'" style:font-pitch="fixed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ans CJK SC" style:font-size-asian="12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ans CJK SC" style:font-size-asian="12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2" fo:widows="2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Noto Sans CJK SC" style:font-family-asian="'Noto Sans CJK SC'" style:font-family-generic-asian="system" style:font-pitch-asian="variable" style:font-size-asian="12pt" style:language-asian="zh" style:country-asian="CN" style:font-name-complex="Lohit Devanagari" style:font-family-complex="'Lohit Devanagari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394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0-12-21T07:56:46</meta:creation-date>
    <dc:language>en-US</dc:language>
    <dc:date>2023-02-22T15:51:08.239991050</dc:date>
    <meta:editing-cycles>8</meta:editing-cycles>
    <meta:editing-duration>PT31M1S</meta:editing-duration>
    <meta:generator>LibreOffice/7.3.7.2$Linux_X86_64 LibreOffice_project/30$Build-2</meta:generator>
    <meta:document-statistic meta:table-count="0" meta:image-count="0" meta:object-count="0" meta:page-count="1" meta:paragraph-count="19" meta:word-count="233" meta:character-count="1298" meta:non-whitespace-character-count="1084"/>
  </office:meta>
</office:document-meta>
</file>